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fo:color="#000000" fo:font-size="14pt" style:font-size-asian="14pt"/>
    </style:style>
    <style:style style:name="P2" style:family="paragraph" style:parent-style-name="Standard">
      <style:text-properties fo:font-size="14pt" style:font-size-asian="14pt" style:font-size-complex="14pt"/>
    </style:style>
    <style:style style:name="P3" style:family="paragraph" style:parent-style-name="Standard">
      <style:paragraph-properties fo:text-align="justify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justify" style:justify-single-word="false"/>
      <style:text-properties fo:font-size="14pt" style:font-size-asian="14pt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paragraph-properties fo:margin-left="0cm" fo:margin-right="-1cm" fo:text-indent="0cm" style:auto-text-indent="false"/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1cm" fo:text-align="justify" style:justify-single-word="false" fo:text-indent="0cm" style:auto-text-indent="false"/>
      <style:text-properties fo:font-size="14pt" style:font-size-asian="14pt" style:font-size-complex="14pt"/>
    </style:style>
    <style:style style:name="P9" style:family="paragraph" style:parent-style-name="Standard">
      <style:paragraph-properties fo:margin-left="0cm" fo:margin-right="-0.751cm" fo:text-align="justify" style:justify-single-word="false" fo:text-indent="0cm" style:auto-text-indent="false"/>
      <style:text-properties fo:font-size="14pt" style:font-size-asian="14pt" style:font-size-complex="14pt"/>
    </style:style>
    <style:style style:name="P10" style:family="paragraph" style:parent-style-name="Standard">
      <style:paragraph-properties fo:margin-left="-0.751cm" fo:margin-right="-0.751cm" fo:text-align="justify" style:justify-single-word="false" fo:text-indent="0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-0.751cm" fo:margin-right="-0.751cm" fo:text-align="justify" style:justify-single-word="false" fo:text-indent="0cm" style:auto-text-indent="false"/>
    </style:style>
    <style:style style:name="P12" style:family="paragraph" style:parent-style-name="Standard">
      <style:paragraph-properties fo:margin-left="12.002cm" fo:margin-right="0cm" fo:text-align="end" style:justify-single-word="false" fo:text-indent="0cm" style:auto-text-indent="false"/>
      <style:text-properties fo:font-size="12pt" style:font-size-asian="12pt" style:font-size-complex="12pt"/>
    </style:style>
    <style:style style:name="P13" style:family="paragraph" style:parent-style-name="Standard" style:master-page-name="">
      <style:paragraph-properties fo:margin-left="0cm" fo:margin-right="-0.767cm" fo:margin-top="0cm" fo:margin-bottom="0cm" style:line-height-at-least="0.423cm" fo:text-align="justify" style:justify-single-word="false" fo:orphans="2" fo:widows="2" fo:text-indent="0cm" style:auto-text-indent="false" style:page-number="auto" style:writing-mode="lr-tb"/>
      <style:text-properties fo:font-size="14pt" style:font-size-asian="14pt" style:font-size-complex="14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fo:font-size="12pt" fo:font-weight="bold" style:font-size-asian="12pt" style:font-weight-asian="bold" style:font-size-complex="12pt"/>
    </style:style>
    <style:style style:name="P15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/>
    </style:style>
    <style:style style:name="P16" style:family="paragraph" style:parent-style-name="Standard" style:list-style-name="L1" style:master-page-name="">
      <style:paragraph-properties fo:margin-left="0cm" fo:margin-right="-0.767cm" fo:margin-top="0cm" fo:margin-bottom="0cm" fo:line-height="100%" fo:text-align="justify" style:justify-single-word="false" fo:orphans="2" fo:widows="2" fo:text-indent="0cm" style:auto-text-indent="false" style:page-number="auto" style:writing-mode="lr-tb"/>
      <style:text-properties fo:font-size="14pt" style:font-size-asian="14pt" style:font-size-complex="14pt"/>
    </style:style>
    <style:style style:name="P17" style:family="paragraph" style:parent-style-name="Название_20_организации">
      <style:paragraph-properties fo:margin-top="0cm" fo:margin-bottom="0cm" fo:padding-left="0cm" fo:padding-right="0cm" fo:padding-top="0cm" fo:padding-bottom="0.035cm" fo:border-left="none" fo:border-right="none" fo:border-top="none" fo:border-bottom="0.053cm solid #00000a"/>
      <style:text-properties fo:font-size="16pt" style:font-size-asian="16pt" style:font-size-complex="16pt"/>
    </style:style>
    <style:style style:name="T1" style:family="text">
      <style:text-properties fo:font-size="11pt"/>
    </style:style>
    <style:style style:name="T2" style:family="text">
      <style:text-properties fo:font-size="11pt" style:font-size-asian="14pt" style:font-size-complex="14pt"/>
    </style:style>
    <style:style style:name="T3" style:family="text">
      <style:text-properties fo:font-size="14pt" style:font-size-asian="14pt" style:font-size-complex="14pt"/>
    </style:style>
    <text:list-style style:name="L1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14" text:outline-level="1">РФ</text:h>
      <text:h text:style-name="P15" text:outline-level="1">ВОЛГОГРАДСКАЯ <text:s/>ОБЛАСТЬ</text:h>
      <text:h text:style-name="P15" text:outline-level="1">СРЕДНЕАХТУБИНСКИЙ <text:s/>РАЙОН</text:h>
      <text:h text:style-name="P15" text:outline-level="1">АДМИНИСТРАЦИЯ <text:s/>ГОРОДСКОГО <text:s/>ПОСЕЛЕНИЯ</text:h>
      <text:h text:style-name="P15" text:outline-level="1">ГОРОД <text:s/>КРАСНОСЛОБОДСК</text:h>
      <text:h text:style-name="P15" text:outline-level="1"/>
      <text:h text:style-name="P17" text:outline-level="1">ПОСТАНОВЛЕНИЕ</text:h>
      <text:p text:style-name="P1"/>
      <text:p text:style-name="P2">От <text:s/>15 марта 2022г. <text:s text:c="27"/>№125</text:p>
      <text:p text:style-name="P3"/>
      <text:p text:style-name="P3"/>
      <text:p text:style-name="P6"><text:span text:style-name="T3">Об утверждении <text:s text:c="2"/>проекта <text:s/></text:span><text:span text:style-name="T1"><text:s/></text:span><text:span text:style-name="T3">корректировки проекта  планировки и межевания территории земельного участка,  расположенного по адресу: Волгоградская область Среднеахтубинский район, примерно в 1,75 км по направлению на северо-запад от ориентира п. Песчанка, расположенного за пределами участка, в границах установленных планировочных кварталов №№21,22,23,24,25 с кадастровыми номерами 34:28:100028:3981, 34:28:100028:6797, 34:28:100028:6798, 34:28:100028:3967</text:span></text:p>
      <text:p text:style-name="P4"/>
      <text:p text:style-name="P4"/>
      <text:p text:style-name="P11"><text:span text:style-name="T3"><text:s text:c="7"/>Рассмотрев <text:s text:c="2"/>протокол публичных <text:s/>слушаний от <text:s/>03 марта <text:s/>2022года <text:s/>и заключение <text:s text:c="3"/>по результатам публичных слушаний по рассмотрению документации по проекту корректировки проекта  планировки и межевания территории земельного участка,  расположенного по адресу: Волгоградская область Среднеахтубинский район, примерно в 1,75 км по направлению на северо-запад от ориентира п. Песчанка, расположенного за пределами участка, в границах установленных планировочных кварталов №№21,22,23,24,25 с кадастровыми номерами 34:28:100028:3981, 34:28:100028:6797, 34:28:100028:6798, 34:28:100028:3967, <text:s/>постановление администрации городского поселения г. Краснослободск от 27 октября 2021г. №525 «О подготовки </text:span><text:span text:style-name="T2"><text:s/></text:span><text:span text:style-name="T3">корректировки проекта  планировки и межевания территории земельного участка,  расположенного по адресу: Волгоградская область Среднеахтубинский район, примерно в 1,75 км по направлению на северо-запад от ориентира п. Песчанка, расположенного за пределами участка, в границах установленных планировочных кварталов №№21,22,23,24,25 с кадастровыми номерами 34:28:100028:3981, 34:28:100028:6797, 34:28:100028:6798, 34:28:100028:3967», руководствуясь ст.45 Градостроительного кодекса РФ, на основании <text:s text:c="5"/>Федерального закона <text:s/>№131-ФЗ «Об общих принципах организации местного самоуправления в Российской Федерации», Уставом городского поселения г. Краснослободск <text:s text:c="2"/>в целях обеспечения устойчивого развития территории <text:s/>п о с т а н о в л я ю: </text:span></text:p>
      <text:p text:style-name="P13">1.Утвердить <text:s text:c="8"/>проект <text:s/><text:span text:style-name="T1"><text:s/></text:span>корректировки <text:s/>проекта  планировки и межевания территории земельного участка,  расположенного по адресу: Волгоградская область Среднеахтубинский район, примерно в 1,75 км по направлению на северо-запад от ориентира п. Песчанка, расположенного за пределами участка, в границах установленных планировочных кварталов №№21,22,23,24,25 с кадастровыми номерами 34:28:100028:3981, 34:28:100028:6797, 34:28:100028:6798, 34:28:100028:3967».</text:p>
      <text:list xml:id="list3093495297713570964" text:style-name="L1">
        <text:list-header>
          <text:p text:style-name="P16">2. Обнародовать настоящее постановление <text:s/>на информационном стенде администрации городского поселения г. Краснослободск и разместить на <text:s/>сайте в сети интернет.</text:p>
        </text:list-header>
      </text:list>
      <text:p text:style-name="P8"/>
      <text:p text:style-name="P8"><text:soft-page-break/></text:p>
      <text:p text:style-name="P8"/>
      <text:p text:style-name="P7"><text:s/>3. Постановление вступает в законную силу с момента его подписания.</text:p>
      <text:p text:style-name="P9">4. Контроль за исполнением настоящего постановления оставляю за собой. </text:p>
      <text:p text:style-name="P10"><text:tab/></text:p>
      <text:p text:style-name="P5">Глава </text:p>
      <text:p text:style-name="P5">городского поселения</text:p>
      <text:p text:style-name="P5">г. Краснослободск <text:s text:c="63"/>Н. В. Семилетов</text:p>
      <text:p text:style-name="Standard"/>
      <text:p text:style-name="Standard"><text:s/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2"><text:s text:c="159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2" fo:widows="2" style:writing-mode="lr-tb"/>
      <style:text-properties style:use-window-font-color="true" style:font-name="Times New Roman" fo:font-size="10pt" style:font-name-asian="Times New Roman1" style:font-size-asian="10pt" style:language-asian="ar" style:country-asian="SA" style:font-name-complex="Times New Roman1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Название_20_организации" style:display-name="Название организации" style:family="paragraph" style:parent-style-name="Text_20_body" style:default-outline-level="" style:list-style-name="">
      <style:paragraph-properties fo:margin-top="0.212cm" fo:margin-bottom="0.141cm" fo:text-align="center" style:justify-single-word="false"/>
      <style:text-properties fo:font-size="14pt" fo:font-weight="bold" style:font-size-asian="14pt" style:language-asian="ru" style:country-asian="RU" style:font-weight-asian="bold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size="10pt" style:font-name-asian="Times New Roman1" style:font-size-asian="10pt" style:language-asian="ar" style:country-asian="SA" style:font-name-complex="Times New Roman1" style:font-size-complex="10pt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Times New Roman" fo:font-size="10pt" style:font-name-asian="Times New Roman1" style:font-size-asian="10pt" style:language-asian="ar" style:country-asian="SA" style:font-name-complex="Times New Roman1" style:font-size-complex="10pt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Times New Roman" fo:font-size="10pt" style:font-name-asian="Times New Roman1" style:font-size-asian="10pt" style:language-asian="ar" style:country-asian="SA" style:font-name-complex="Times New Roman1" style:font-size-complex="10pt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25cm" fo:margin-bottom="0.25cm" fo:margin-left="3cm" fo:margin-right="1.499cm" style:writing-mode="lr-tb" style:layout-grid-color="#c0c0c0" style:layout-grid-lines="45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007</meta:initial-creator>
    <meta:editing-cycles>8</meta:editing-cycles>
    <meta:print-date>2022-03-15T11:46:03.64</meta:print-date>
    <meta:creation-date>2017-05-22T11:11:00</meta:creation-date>
    <dc:date>2022-03-15T11:52:22.88</dc:date>
    <meta:editing-duration>PT27M4S</meta:editing-duration>
    <meta:generator>OpenOffice/4.1.5$Win32 OpenOffice.org_project/415m1$Build-9789</meta:generator>
    <meta:document-statistic meta:table-count="0" meta:image-count="0" meta:object-count="0" meta:page-count="2" meta:paragraph-count="19" meta:word-count="316" meta:character-count="3102"/>
    <meta:user-defined meta:name="AppVersion">12.0000</meta:user-defined>
    <meta:user-defined meta:name="Company">Администрация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